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hdphoto1.wdp" manifest:media-type=""/>
  <manifest:file-entry manifest:full-path="media/image5.jpg" manifest:media-type="image/jpeg"/>
  <manifest:file-entry manifest:full-path="media/image6.jpeg" manifest:media-type="image/jpeg"/>
  <manifest:file-entry manifest:full-path="media/image7.png" manifest:media-type="image/png"/>
  <manifest:file-entry manifest:full-path="media/image8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8pt" style:font-size-asian="28pt" style:font-size-complex="28pt"/>
    </style:style>
    <style:style style:name="P3" style:parent-style-name="內文" style:family="paragraph">
      <style:paragraph-properties fo:text-align="center"/>
      <style:text-properties style:font-name="標楷體" style:font-name-asian="標楷體" fo:font-weight="bold" style:font-weight-asian="bold" fo:color="#7030A0" fo:font-size="22pt" style:font-size-asian="22pt" style:font-size-complex="22pt"/>
    </style:style>
    <style:style style:name="P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text-properties style:font-name="標楷體" style:font-name-asian="標楷體" fo:color="#000000"/>
    </style:style>
    <style:style style:name="P7" style:parent-style-name="內文" style:family="paragraph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paragraph-properties fo:text-align="center"/>
    </style:style>
    <style:style style:name="P13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 fo:font-weight="bold" style:font-weight-asian="bold"/>
    </style:style>
    <style:style style:name="T18" style:parent-style-name="預設段落字型" style:family="text">
      <style:text-properties style:font-name="標楷體" style:font-name-asian="標楷體" fo:font-weight="bold" style:font-weight-asian="bold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內文" style:family="paragraph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letter-spacing="-0.0006in"/>
    </style:style>
    <style:style style:name="T52" style:parent-style-name="預設段落字型" style:family="text">
      <style:text-properties style:font-name="標楷體" style:font-name-asian="標楷體" fo:letter-spacing="-0.0006in"/>
    </style:style>
    <style:style style:name="T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letter-spacing="-0.0006in"/>
    </style:style>
    <style:style style:name="T55" style:parent-style-name="預設段落字型" style:family="text">
      <style:text-properties style:font-name="標楷體" style:font-name-asian="標楷體" fo:letter-spacing="-0.0006in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letter-spacing="-0.0006in"/>
    </style:style>
    <style:style style:name="T64" style:parent-style-name="預設段落字型" style:family="text">
      <style:text-properties style:font-name="標楷體" style:font-name-asian="標楷體" fo:letter-spacing="-0.0006in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letter-spacing="-0.0006in"/>
    </style:style>
    <style:style style:name="T67" style:parent-style-name="預設段落字型" style:family="text">
      <style:text-properties style:font-name="標楷體" style:font-name-asian="標楷體" fo:letter-spacing="-0.0006in"/>
    </style:style>
    <style:style style:name="P6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9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7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7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72" style:parent-style-name="內文" style:family="paragraph">
      <style:text-properties style:font-name="標楷體" style:font-name-asian="標楷體"/>
    </style:style>
    <style:style style:name="P73" style:parent-style-name="內文" style:family="paragraph">
      <style:text-properties style:font-name="標楷體" style:font-name-asian="標楷體"/>
    </style:style>
    <style:style style:name="P74" style:parent-style-name="內文" style:family="paragraph">
      <style:text-properties style:font-name="標楷體" style:font-name-asian="標楷體"/>
    </style:style>
    <style:style style:name="P75" style:parent-style-name="內文" style:family="paragraph">
      <style:text-properties style:font-name="標楷體" style:font-name-asian="標楷體"/>
    </style:style>
    <style:style style:name="P76" style:parent-style-name="內文" style:family="paragraph">
      <style:text-properties style:font-name="標楷體" style:font-name-asian="標楷體"/>
    </style:style>
    <style:style style:name="P77" style:parent-style-name="內文" style:family="paragraph">
      <style:text-properties style:font-name="標楷體" style:font-name-asian="標楷體"/>
    </style:style>
    <style:style style:name="P78" style:parent-style-name="內文" style:family="paragraph">
      <style:text-properties style:font-name="標楷體" style:font-name-asian="標楷體"/>
    </style:style>
    <style:style style:name="P79" style:parent-style-name="內文" style:family="paragraph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82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5" style:family="table-column">
      <style:table-column-properties style:column-width="1.4513in"/>
    </style:style>
    <style:style style:name="TableColumn86" style:family="table-column">
      <style:table-column-properties style:column-width="2.9805in"/>
    </style:style>
    <style:style style:name="Table84" style:family="table">
      <style:table-properties style:width="4.4319in" fo:margin-left="0in" table:align="center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Row92" style:family="table-row">
      <style:table-row-properties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Row102" style:family="table-row">
      <style:table-row-properties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P117" style:parent-style-name="內文" style:family="paragraph">
      <style:text-properties style:font-name="標楷體" style:font-name-asian="標楷體"/>
    </style:style>
    <style:style style:name="P118" style:parent-style-name="內文" style:family="paragraph">
      <style:text-properties style:font-name="標楷體" style:font-name-asian="標楷體"/>
    </style:style>
    <style:style style:name="P119" style:parent-style-name="內文" style:family="paragraph">
      <style:text-properties style:font-name="標楷體" style:font-name-asian="標楷體"/>
    </style:style>
    <style:style style:name="P120" style:parent-style-name="內文" style:family="paragraph">
      <style:text-properties style:font-name="標楷體" style:font-name-asian="標楷體"/>
    </style:style>
    <style:style style:name="P121" style:parent-style-name="內文" style:family="paragraph">
      <style:text-properties style:font-name="標楷體" style:font-name-asian="標楷體"/>
    </style:style>
    <style:style style:name="P122" style:parent-style-name="內文" style:family="paragraph">
      <style:text-properties style:font-name="標楷體" style:font-name-asian="標楷體"/>
    </style:style>
    <style:style style:name="P123" style:parent-style-name="內文" style:family="paragraph"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25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26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27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28" style:parent-style-name="內文" style:family="paragraph">
      <style:paragraph-properties fo:text-align="center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T1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T1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P134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family="graphic" style:name="a6" style:parent-style-name="Graphics">
      <style:graphic-properties fo:border="0.01042in none" fo:background-color="transparent" style:wrap="run-through" style:run-through="foreground" fo:clip="rect(0in, 1.828in, 0.58858in,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run-through" style:run-through="foreground" fo:clip="rect(0in, 0.23907in, 0in, 0.2982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.86792in, 0in, 0in, 0in)"/>
    </style:style>
    <style:style style:family="graphic" style:name="a10" style:parent-style-name="Graphics">
      <style:graphic-properties fo:border="none" fo:background-color="transparent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.67011in, 0in, 1.04577in)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style:wrap="run-through" style:run-through="foreground" fo:clip="rect(0.7535in, 0.60238in, 0.68073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校園生命教育暨SDGs</text:p>
      <text:p text:style-name="P3">惜福宣導說明書</text:p>
      <text:p text:style-name="P4">一、活動目的：</text:p>
      <text:p text:style-name="P5">　　「讓孩子看見世界，惜福、知足、感恩、付出」</text:p>
      <text:p text:style-name="P6"><text:s text:c="4"/>在物質豐富的時代，許多孩子擁有便利的生活與充足的資源，卻不了解角落中仍有許多人正面臨貧困、失業、疾病、家庭失能等困境。</text:p>
      <text:p text:style-name="P7"/>
      <text:p text:style-name="P8"><text:s text:c="4"/>人安基金會長期服務寒士、街友、單親媽媽及社會邊緣人，陪伴其走過人生低谷，深刻體會到，一份關懷、一句鼓勵、一個願意伸出的援手，都可能成為改變生命的重要力量。因此，推動校園「惜福宣導」，透過分享生命故事，引導學子珍惜幸福、感恩家庭，進而將關懷化為行動，願意付出、願意助人，培養知福、惜福、再造福的觀念。</text:p>
      <text:p text:style-name="P9"/>
      <text:p text:style-name="P10">　　教育的價值，不只是知識的累積，更是在孩子心中種下善念的種子，溫暖社會每個角落。</text:p>
      <text:p text:style-name="P11"/>
      <text:p text:style-name="P12"><draw:frame draw:style-name="a1" draw:name="圖片 6" text:anchor-type="as-char" svg:x="0in" svg:y="0in" svg:width="5.02203in" svg:height="2.90013in" style:rel-width="scale" style:rel-height="scale"><draw:image xlink:href="media/image2.jpeg" xlink:type="simple" xlink:show="embed" xlink:actuate="onLoad"/><svg:title/><svg:desc/></draw:frame></text:p>
      <text:p text:style-name="P13"/>
      <text:soft-page-break/>
      <text:p text:style-name="P14">二、人安基金會：</text:p>
      <text:p text:style-name="P15">　　「給魚給竿，拉人一把」</text:p>
      <text:p text:style-name="P16">　　人安基金會關注寒士、街友、單親媽媽及社會邊緣人需求，提供防飢、防寒、防病及就業輔導等服務，幫助有困難的人重新站起來。人安基金會相信：「跌倒時，有人願意拉一把，就有重新開始的可能。」</text:p>
      <text:p text:style-name="P17">服務內容包括：<text:s/></text:p>
      <text:p text:style-name="內文"><text:span text:style-name="T18">　　</text:span><text:span text:style-name="T19">一日三餐</text:span><text:span text:style-name="T20">供</text:span><text:span text:style-name="T21">食</text:span><text:span text:style-name="T22">、</text:span><text:span text:style-name="T23">物資</text:span><text:span text:style-name="T24">提供</text:span><text:span text:style-name="T25">、</text:span><text:span text:style-name="T26">三節</text:span><text:span text:style-name="T27">關懷</text:span><text:span text:style-name="T28">、</text:span><text:span text:style-name="T29">急難救助</text:span><text:span text:style-name="T30">、</text:span><text:span text:style-name="T31">醫療協助</text:span><text:span text:style-name="T32">、</text:span><text:span text:style-name="T33">就業與創業輔導</text:span><text:span text:style-name="T34">、</text:span><text:span text:style-name="T35">心理支持</text:span><text:span text:style-name="T36">等</text:span><text:span text:style-name="T37">。</text:span><text:span text:style-name="T38">全台設有30處平安站，</text:span><text:span text:style-name="T39">深入街頭與社區，支持無家者及</text:span><text:span text:style-name="T40">弱勢</text:span><text:span text:style-name="T41">家庭</text:span><text:span text:style-name="T42">度過人生低谷。</text:span><text:span text:style-name="T43"><text:s/></text:span></text:p>
      <text:p text:style-name="內文"><text:span text:style-name="T44"><draw:frame draw:z-index="251666432" draw:style-name="a2" draw:name="圖片 3" text:anchor-type="paragraph" svg:x="3.125in" svg:y="0.11667in" svg:width="2.99167in" svg:height="2.59167in" style:rel-width="scale" style:rel-height="scale"><draw:image xlink:href="media/image3.jpeg" xlink:type="simple" xlink:show="embed" xlink:actuate="onLoad"/><svg:title/><svg:desc/></draw:frame></text:span><draw:frame draw:z-index="251667456" draw:style-name="a3" draw:name="圖片 7" text:anchor-type="paragraph" svg:x="-0.10833in" svg:y="0.11667in" svg:width="2.99167in" svg:height="2.59167in" style:rel-width="scale" style:rel-height="scale"><draw:image xlink:href="media/image4.jpeg" xlink:type="simple" xlink:show="embed" xlink:actuate="onLoad"/><svg:title/><svg:desc/></draw:frame></text:p>
      <text:p text:style-name="內文"/>
      <text:p text:style-name="P45"/>
      <text:p text:style-name="P46"/>
      <text:p text:style-name="P47"/>
      <text:p text:style-name="P48"/>
      <text:p text:style-name="P49"/>
      <text:p text:style-name="內文"><text:span text:style-name="T50"><draw:frame draw:z-index="251678720" draw:id="id0" draw:style-name="a4" draw:name="文字方塊 2" text:anchor-type="paragraph" svg:x="3.125in" svg:y="0.01667in" svg:width="2.99167in" svg:height="1.53542in" style:rel-width="scale" style:rel-height="scale"><draw:text-box><text:p text:style-name="內文"><text:span text:style-name="T51">圖說：提供</text:span><text:span text:style-name="T52">義診與患病救助，協助寒士獲得醫療照護。</text:span></text:p></draw:text-box><svg:title/><svg:desc/></draw:frame></text:span><text:span text:style-name="T53"><draw:frame draw:z-index="251674624" draw:id="id1" draw:style-name="a5" draw:name="文字方塊 2" text:anchor-type="paragraph" svg:x="-0.10833in" svg:y="0.01667in" svg:width="2.99167in" svg:height="1.53542in" style:rel-width="scale" style:rel-height="scale"><draw:text-box><text:p text:style-name="內文"><text:span text:style-name="T54">圖說：</text:span><text:span text:style-name="T55">夜訪街頭，送上關懷與傾聽，讓寒夜多一份溫暖。</text:span></text:p></draw:text-box><svg:title/><svg:desc/></draw:frame></text:span></text:p>
      <text:p text:style-name="內文"><text:span text:style-name="T56"><draw:frame draw:z-index="251670528" draw:style-name="a6" draw:name="圖片 5" text:anchor-type="paragraph" svg:x="3.125in" svg:y="0.23333in" svg:width="2.99167in" svg:height="2.59167in" style:rel-width="scale" style:rel-height="scale"><draw:image xlink:href="media/image5.jpg" xlink:type="simple" xlink:show="embed" xlink:actuate="onLoad"/><svg:title/><svg:desc/></draw:frame></text:span><text:span text:style-name="T57"><draw:frame draw:z-index="251668480" draw:style-name="a7" draw:name="圖片 10" text:anchor-type="paragraph" svg:x="-0.10833in" svg:y="0.23333in" svg:width="2.99167in" svg:height="2.58819in" style:rel-width="scale" style:rel-height="scale"><draw:image xlink:href="media/image6.jpeg" xlink:type="simple" xlink:show="embed" xlink:actuate="onLoad"/><svg:title/><svg:desc/></draw:frame></text:span></text:p>
      <text:p text:style-name="P58"/>
      <text:p text:style-name="P59"/>
      <text:p text:style-name="P60"/>
      <text:p text:style-name="P61"/>
      <text:p text:style-name="內文"><text:span text:style-name="T62"><draw:frame draw:z-index="251672576" draw:id="id2" draw:style-name="a8" draw:name="文字方塊 2" text:anchor-type="paragraph" svg:x="3.125in" svg:y="0.4in" svg:width="2.99167in" svg:height="1.53542in" style:rel-width="scale" style:rel-height="scale"><draw:text-box><text:p text:style-name="內文"><text:span text:style-name="T63">圖說：</text:span><text:span text:style-name="T64">暖心雞蛋糕助洗腎媽養育兩幼兒。</text:span></text:p></draw:text-box><svg:title/><svg:desc/></draw:frame></text:span><text:span text:style-name="T65"><draw:frame draw:z-index="251676672" draw:id="id3" draw:style-name="a9" draw:name="文字方塊 2" text:anchor-type="paragraph" svg:x="-0.10833in" svg:y="0.4in" svg:width="2.99167in" svg:height="1.53542in" style:rel-width="scale" style:rel-height="scale"><draw:text-box><text:p text:style-name="內文"><text:span text:style-name="T66">圖說：</text:span><text:span text:style-name="T67">義工分送熱食，讓弱勢族群得以溫飽。</text:span></text:p></draw:text-box><svg:title/><svg:desc/></draw:frame></text:span></text:p>
      <text:p text:style-name="P68"/>
      <text:p text:style-name="P69"/>
      <text:soft-page-break/>
      <text:p text:style-name="P70">三、聯合國SDGs永續目標</text:p>
      <text:p text:style-name="P71">　　尊重生命、關懷弱勢，從「我」開始！</text:p>
      <text:p text:style-name="P72"><text:s text:c="4"/>許多寒士在面臨失業、疾病、家庭變故或意外打擊後，失去生活依靠，人安基金會盼能助其走出困境，也呼籲每個人，都可以從現在開始，成為改變的力量。</text:p>
      <text:p text:style-name="P73"><text:s text:c="4"/>網路世界對於寒士、街友、單親媽媽及社會邊緣人的生活處境，難有深入了解的機會。因此，人安基金會透過「惜福宣導」，分享生命故事與案例，讓孩子學習尊重生命、關懷弱勢，並將善念化為實際行動。</text:p>
      <text:p text:style-name="P74"/>
      <text:p text:style-name="P75">本宣導內容結合聯合國SDGs永續發展目標：</text:p>
      <text:p text:style-name="P76">SDG 1｜終結貧窮：認識寒士處境與社會救助的重要性。</text:p>
      <text:p text:style-name="P77">SDG 2｜消除飢餓：了解防飢服務及清寒族群面臨的生活困境。</text:p>
      <text:p text:style-name="P78">SDG 10｜減少不平等：學習尊重生命價值，建立包容與同理心。</text:p>
      <text:p text:style-name="P79">SDG 17｜夥伴關係：認識社會公益力量，共同關懷弱勢族群。</text:p>
      <text:p text:style-name="內文"><text:span text:style-name="T80"><draw:frame draw:style-name="a10" draw:name="圖片 4" text:anchor-type="as-char" svg:x="0in" svg:y="0in" svg:width="5.76806in" svg:height="3.60486in" style:rel-width="scale" style:rel-height="scale"><draw:image xlink:href="media/image7.png" xlink:type="simple" xlink:show="embed" xlink:actuate="onLoad"/><svg:title/><svg:desc/></draw:frame></text:span></text:p>
      <text:p text:style-name="P81"/>
      <text:p text:style-name="P82"/>
      <text:soft-page-break/>
      <text:p text:style-name="P83">四、惜福宣導流程（約35-40分鐘）</text:p>
      <table:table table:style-name="Table84">
        <table:table-columns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時間</text:p>
          </table:table-cell>
          <table:table-cell table:style-name="TableCell90">
            <text:p text:style-name="P91">內容</text:p>
          </table:table-cell>
        </table:table-row>
        <table:table-row table:style-name="TableRow92">
          <table:table-cell table:style-name="TableCell93">
            <text:p text:style-name="P94">5分鐘</text:p>
          </table:table-cell>
          <table:table-cell table:style-name="TableCell95">
            <text:p text:style-name="P96">社會議題現況</text:p>
          </table:table-cell>
        </table:table-row>
        <table:table-row table:style-name="TableRow97">
          <table:table-cell table:style-name="TableCell98">
            <text:p text:style-name="P99">10分鐘</text:p>
          </table:table-cell>
          <table:table-cell table:style-name="TableCell100">
            <text:p text:style-name="P101">SDGs議題與人安基金會介紹</text:p>
          </table:table-cell>
        </table:table-row>
        <table:table-row table:style-name="TableRow102">
          <table:table-cell table:style-name="TableCell103">
            <text:p text:style-name="P104">5分鐘</text:p>
          </table:table-cell>
          <table:table-cell table:style-name="TableCell105">
            <text:p text:style-name="P106">寒士案例分享</text:p>
          </table:table-cell>
        </table:table-row>
        <table:table-row table:style-name="TableRow107">
          <table:table-cell table:style-name="TableCell108">
            <text:p text:style-name="P109">5分鐘</text:p>
          </table:table-cell>
          <table:table-cell table:style-name="TableCell110">
            <text:p text:style-name="P111">公益行動分享與邀請</text:p>
          </table:table-cell>
        </table:table-row>
        <table:table-row table:style-name="TableRow112">
          <table:table-cell table:style-name="TableCell113">
            <text:p text:style-name="P114">10分鐘</text:p>
          </table:table-cell>
          <table:table-cell table:style-name="TableCell115">
            <text:p text:style-name="P116">學生互動與提問</text:p>
          </table:table-cell>
        </table:table-row>
      </table:table>
      <text:p text:style-name="P117">任選配合時段：</text:p>
      <text:p text:style-name="P118">1、晨會／週會</text:p>
      <text:p text:style-name="P119">2、班級生命教育課程</text:p>
      <text:p text:style-name="P120">3、輔導室活動</text:p>
      <text:p text:style-name="P121">4、SDGs週系列活動</text:p>
      <text:p text:style-name="P122">5、公民與社會課程延伸</text:p>
      <text:p text:style-name="P123"/>
      <text:p text:style-name="P124">五、預期成效</text:p>
      <text:list text:style-name="LFO2" text:continue-numbering="true">
        <text:list-item>
          <text:p text:style-name="P125">引導學生認識寒士處境與社會需求，培養知福、惜福、感恩與助人的觀念。</text:p>
        </text:list-item>
        <text:list-item>
          <text:p text:style-name="P126">結合生命教育與SDGs永續發展理念</text:p>
        </text:list-item>
        <text:list-item>
          <text:p text:style-name="P127">教育不只是知識的傳授，更是品格與善念的培養。一分理解、多一次助人的行動，就是生命教育最珍貴的價值。</text:p>
        </text:list-item>
      </text:list>
      <text:p text:style-name="P128"><text:span text:style-name="T129">人安基金會</text:span><text:span text:style-name="T130"><draw:frame draw:z-index="251665408" draw:style-name="a11" draw:name="圖片 11" text:anchor-type="paragraph" svg:x="1.06389in" svg:y="0.40208in" svg:width="3.61389in" svg:height="2.69861in" style:rel-width="scale" style:rel-height="scale"><draw:image xlink:href="media/image8.jpeg" xlink:type="simple" xlink:show="embed" xlink:actuate="onLoad"/><svg:title/><svg:desc/></draw:frame></text:span><text:span text:style-name="T131">與師生一起種下</text:span><text:span text:style-name="T132">善</text:span><text:span text:style-name="T133">的種子。</text:span></text:p>
      <text:p text:style-name="P1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0986in"/>
      </style:footer-style>
    </style:page-layout>
    <style:style style:name="T2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 fo:background-color="#FFFFFF"/>
    </style:style>
    <style:style style:family="graphic" style:name="a0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頁首"><text:span text:style-name="T2"><draw:frame draw:z-index="251659264" draw:style-name="a0" draw:name="圖片 12" text:anchor-type="paragraph" svg:x="-0.9in" svg:y="-0.375in" svg:width="1.64721in" svg:height="0.62821in" style:rel-width="scale" style:rel-height="scale"><draw:image xlink:href="media/image1.gif" xlink:type="simple" xlink:show="embed" xlink:actuate="onLoad"/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A</dc:creator>
    <meta:creation-date>2026-08-17T07:37:00Z</meta:creation-date>
    <dc:date>2026-08-17T07:37:00Z</dc:date>
    <meta:print-date>2026-06-03T07:52:00Z</meta:print-date>
    <meta:template xlink:href="Normal.dotm" xlink:type="simple"/>
    <meta:editing-cycles>2</meta:editing-cycles>
    <meta:editing-duration>PT0S</meta:editing-duration>
    <meta:document-statistic meta:page-count="4" meta:paragraph-count="2" meta:word-count="178" meta:character-count="1191" meta:row-count="8" meta:non-whitespace-character-count="1015"/>
  </office:meta>
</office:document-meta>
</file>